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2" style:family="paragraph" style:parent-style-name="Text_20_body">
      <style:paragraph-properties fo:text-align="center" fo:line-height="100%" fo:margin-top="0cm"/>
    </style:style>
    <style:style style:name="T12_1" style:family="text"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5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text-align="justify" fo:line-height="100%" fo:margin-top="0cm"/>
    </style:style>
    <style:style style:name="T16_1" style:family="text">
      <style:text-properties style:font-name="Arial" fo:font-size="10pt" style:font-size-asian="10pt" style:font-size-complex="10pt" fo:font-weight="bold" style:font-weight-asian="bold"/>
    </style:style>
    <style:style style:name="T16_2" style:family="text">
      <style:text-properties style:font-name="Arial" fo:font-size="10pt" style:font-size-asian="10pt" style:font-size-complex="10pt" fo:font-weight="bold" style:font-weight-asian="bold"/>
    </style:style>
    <style:style style:name="T16_3" style:family="text">
      <style:text-properties style:font-name="Arial" fo:font-size="10pt" style:font-size-asian="10pt" style:font-size-complex="10pt" fo:font-weight="bold" style:font-weight-asian="bold"/>
    </style:style>
    <style:style style:name="P17" style:family="paragraph" style:parent-style-name="Text_20_body">
      <style:paragraph-properties fo:text-align="justify" fo:line-height="100%" fo:margin-top="0cm"/>
    </style:style>
    <style:style style:name="P18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9" style:family="paragraph" style:parent-style-name="Text_20_body">
      <style:paragraph-properties fo:text-align="justify" fo:line-height="100%" fo:margin-top="0cm"/>
    </style:style>
    <style:style style:name="T19_1" style:family="text">
      <style:text-properties style:font-name="Arial" fo:font-size="10pt" style:font-size-asian="10pt" style:font-size-complex="10pt"/>
    </style:style>
    <style:style style:name="T19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3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4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T19_5" style:family="text">
      <style:text-properties style:font-name="Arial" fo:font-size="10pt" style:font-size-asian="10pt" style:font-size-complex="10pt" fo:font-weight="bold" style:font-weight-asian="bold"/>
    </style:style>
    <style:style style:name="T19_6" style:family="text"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2" style:family="paragraph" style:parent-style-name="Text_20_body">
      <style:paragraph-properties fo:line-height="100%" fo:margin-top="0cm"/>
    </style:style>
    <style:style style:name="T22_1" style:family="text">
      <style:text-properties style:font-name="Arial" fo:font-size="10pt" style:font-size-asian="10pt" style:font-size-complex="10pt"/>
    </style:style>
    <style:style style:name="P23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_20_Contents"/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P27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8" style:family="paragraph" style:parent-style-name="Standard">
      <style:paragraph-properties fo:text-align="center"/>
    </style:style>
    <style:style style:name="T28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T28_2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29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padding-top="0.106cm" fo:padding-bottom="0.106cm" fo:padding-left="0.106cm" fo:padding-right="0.106cm" fo:wrap-option="wrap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20-08-2026</text:span><text:span text:style-name="T8_4">,<text:s/>n.<text:s/></text:span><text:span text:style-name="T8_5">29</text:span></text:p>
      <text:p text:style-name="P9"/>
      <text:p text:style-name="P10"/>
      <text:p text:style-name="P11"/>
      <text:p text:style-name="P12"><text:span text:style-name="T12_1">PARERE<text:s/>DI<text:s/>LEGITTIMITA’</text:span></text:p>
      <text:p text:style-name="P13"><text:span text:style-name="T13_1">(art.<text:s/>8,<text:s/>comma<text:s/>2,<text:s/>lett.<text:s/>f)<text:s/>del<text:s/>Regolamento<text:s/>per<text:s/>la<text:s/>disciplina<text:s/>degli<text:s/>uffici<text:s/>e<text:s/>dei<text:s/>servizi)</text:span></text:p>
      <text:p text:style-name="P14"/>
      <text:p text:style-name="P15"/>
      <text:p text:style-name="P16"><text:span text:style-name="T16_1">OGGETTO:<text:s/></text:span><text:span text:style-name="T16_2"><text:s/></text:span><text:span text:style-name="T16_3">OGGETTO:<text:s/>LINEE<text:s/>PROGRAMMATICHE<text:s/>RELATIVE<text:s/>ALLE<text:s/>AZIONI<text:s/>ED<text:s/>AI<text:s/>PROGETTI<text:s/>DA<text:s/>REALIZZARE<text:s/>NEL<text:s/>CORSO<text:s/>DEL<text:s/>MANDATO.<text:s/>PRESENTAZIONE<text:s/>AL<text:s/>CONSIGLIO<text:s/>COMUNALE</text:span></text:p>
      <text:p text:style-name="P17"/>
      <text:p text:style-name="P18"/>
      <text:p text:style-name="P19"><text:span text:style-name="T19_1">Si<text:s/>esprime<text:s/>parere<text:s/></text:span><text:span text:style-name="T19_2">Favorevole</text:span><text:span text:style-name="T19_3"><text:s/></text:span><text:span text:style-name="T19_4">sulla</text:span><text:span text:style-name="T19_5"><text:s/></text:span><text:span text:style-name="T19_6">legittimità<text:s/>della<text:s/>proposta<text:s/>di<text:s/>deliberazione<text:s/>in<text:s/>oggetto,<text:s/>ai<text:s/>sensi<text:s/>dell’art.<text:s/>8,<text:s/>comma<text:s/>2,<text:s/>lett.<text:s/>f)<text:s/>del<text:s/>Regolamento<text:s/>per<text:s/>la<text:s/>disciplina<text:s/>degli<text:s/>uffici<text:s/>e<text:s/>dei<text:s/>servizi.</text:span></text:p>
      <text:p text:style-name="P20"/>
      <text:p text:style-name="P21"/>
      <text:p text:style-name="P22"><text:span text:style-name="T22_1">Eventuali<text:s/>note: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21-08-2026</text:span></text:p>
          </table:table-cell>
        </table:table-row>
        <table:table-row table:style-name="Row2">
          <table:table-cell table:style-name="Cell2">
            <text:p text:style-name="P25"/>
            <text:p text:style-name="P26"><text:span text:style-name="T26_1">NOBILE<text:s/>RICCARDO</text:span></text:p>
            <text:p text:style-name="P27"/>
            <text:p text:style-name="P28"><text:span text:style-name="T28_1">d</text:span><text:span text:style-name="T28_2">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29"/>
          </table:table-cell>
        </table:table-row>
        <table:table-row table:style-name="Row4">
          <table:table-cell table:style-name="Cell4"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>Cardini Roberta</meta:initial-creator>
    <meta:creation-date>2024-09-23T10:37:00</meta:creation-date>
    <dc:creator/>
    <dc:date>2025-01-27T10:13:23</dc:date>
    <meta:editing-cycles>19</meta:editing-cycles>
    <meta:editing-duration>PT53M</meta:editing-duration>
    <meta:document-statistic meta:page-count="1" meta:paragraph-count="13" meta:row-count="0" meta:word-count="76" meta:character-count="768" meta:non-whitespace-character-count="0"/>
  </office:meta>
</office:document-meta>
</file>